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CA" style:language-complex="ar" style:country-complex="SA"/>
    </style:style>
    <style:style style:name="P3" style:parent-style-name="Textbody" style:family="paragraph">
      <style:paragraph-properties fo:margin-bottom="0in"/>
    </style:style>
    <style:style style:name="P4" style:parent-style-name="Textbody" style:family="paragraph">
      <style:paragraph-properties fo:margin-bottom="0in"/>
    </style:style>
    <style:style style:name="P5" style:parent-style-name="Textbody" style:family="paragraph">
      <style:paragraph-properties fo:margin-bottom="0in"/>
    </style:style>
    <style:style style:name="P6" style:parent-style-name="Textbody" style:family="paragraph">
      <style:paragraph-properties fo:margin-bottom="0in"/>
    </style:style>
    <style:style style:name="P7" style:parent-style-name="Textbody" style:family="paragraph"/>
    <style:style style:name="P8" style:parent-style-name="Textbody" style:family="paragraph">
      <style:paragraph-properties fo:margin-bottom="0in"/>
    </style:style>
    <style:style style:name="P9" style:parent-style-name="Textbody" style:family="paragraph">
      <style:paragraph-properties fo:margin-bottom="0in"/>
    </style:style>
    <style:style style:name="P10" style:parent-style-name="Textbody" style:family="paragraph">
      <style:paragraph-properties fo:margin-bottom="0in"/>
    </style:style>
    <style:style style:name="P11" style:parent-style-name="Textbody" style:family="paragraph"/>
    <style:style style:name="TableColumn13" style:family="table-column">
      <style:table-column-properties style:column-width="1.1486in" style:use-optimal-column-width="false"/>
    </style:style>
    <style:style style:name="TableColumn14" style:family="table-column">
      <style:table-column-properties style:column-width="1.1833in" style:use-optimal-column-width="false"/>
    </style:style>
    <style:style style:name="TableColumn15" style:family="table-column">
      <style:table-column-properties style:column-width="1.1923in" style:use-optimal-column-width="false"/>
    </style:style>
    <style:style style:name="TableColumn16" style:family="table-column">
      <style:table-column-properties style:column-width="1.1458in" style:use-optimal-column-width="false"/>
    </style:style>
    <style:style style:name="TableColumn17" style:family="table-column">
      <style:table-column-properties style:column-width="1.3055in" style:use-optimal-column-width="false"/>
    </style:style>
    <style:style style:name="TableColumn18" style:family="table-column">
      <style:table-column-properties style:column-width="1.2458in" style:use-optimal-column-width="false"/>
    </style:style>
    <style:style style:name="TableColumn19" style:family="table-column">
      <style:table-column-properties style:column-width="1.1298in" style:use-optimal-column-width="false"/>
    </style:style>
    <style:style style:name="TableColumn20" style:family="table-column">
      <style:table-column-properties style:column-width="1.0736in" style:use-optimal-column-width="false"/>
    </style:style>
    <style:style style:name="Table12" style:family="table">
      <style:table-properties style:width="9.425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2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2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2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2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2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2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2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3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3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3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3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3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3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3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4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4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4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4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4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4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4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5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51" style:parent-style-name="TableContents" style:family="paragraph">
      <style:text-properties fo:font-size="11pt" style:font-size-asian="11pt" style:font-size-complex="11pt"/>
    </style:style>
    <style:style style:name="TableCell5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5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5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55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5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57" style:parent-style-name="DefaultParagraphFont" style:family="text">
      <style:text-properties fo:font-size="11pt" style:font-size-asian="11pt" style:font-size-complex="11pt"/>
    </style:style>
    <style:style style:name="T58" style:parent-style-name="DefaultParagraphFont" style:family="text">
      <style:text-properties fo:font-size="10pt" style:font-size-asian="10pt" style:font-size-complex="10pt"/>
    </style:style>
    <style:style style:name="T59" style:parent-style-name="DefaultParagraphFont" style:family="text">
      <style:text-properties fo:font-size="10pt" style:font-size-asian="10pt" style:font-size-complex="10pt"/>
    </style:style>
    <style:style style:name="T60" style:parent-style-name="DefaultParagraphFont" style:family="text">
      <style:text-properties fo:font-size="10pt" style:font-size-asian="10pt" style:font-size-complex="10pt"/>
    </style:style>
    <style:style style:name="T61" style:parent-style-name="DefaultParagraphFont" style:family="text">
      <style:text-properties fo:font-size="10pt" style:font-size-asian="10pt" style:font-size-complex="10pt"/>
    </style:style>
    <style:style style:name="T62" style:parent-style-name="DefaultParagraphFont" style:family="text">
      <style:text-properties fo:font-size="10pt" style:font-size-asian="10pt" style:font-size-complex="10pt"/>
    </style:style>
    <style:style style:name="T63" style:parent-style-name="DefaultParagraphFont" style:family="text">
      <style:text-properties fo:font-size="10pt" style:font-size-asian="10pt" style:font-size-complex="10pt"/>
    </style:style>
    <style:style style:name="TableCell6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65" style:parent-style-name="TableContents" style:family="paragraph">
      <style:text-properties fo:font-size="11pt" style:font-size-asian="11pt" style:font-size-complex="11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6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6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4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7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8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79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80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81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82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TableCell83" style:family="table-cell">
      <style:table-cell-properties fo:border="none" style:writing-mode="lr-tb" style:vertical-align="middle" fo:padding-top="0.0194in" fo:padding-left="0.0194in" fo:padding-bottom="0.0194in" fo:padding-right="0.0194in"/>
    </style:style>
    <style:style style:name="P84" style:parent-style-name="Textbody" style:family="paragraph">
      <style:paragraph-properties fo:margin-bottom="0in"/>
    </style:style>
    <style:style style:name="P85" style:parent-style-name="Textbody" style:family="paragraph">
      <style:paragraph-properties fo:margin-bottom="0in"/>
    </style:style>
    <style:style style:name="P86" style:parent-style-name="Textbody" style:family="paragraph">
      <style:paragraph-properties fo:margin-bottom="0in"/>
    </style:style>
    <style:style style:name="P87" style:parent-style-name="Textbody" style:family="paragraph"/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</office:automatic-styles>
  <office:body>
    <office:text text:use-soft-page-breaks="true">
      <text:h text:style-name="P1" text:outline-level="1"><text:span text:style-name="T2"><draw:frame draw:z-index="251658240" draw:style-name="a0" draw:name="Image1" text:anchor-type="paragraph" svg:x="0in" svg:y="0in" svg:width="3.15354in" svg:height="0.79291in" style:rel-width="scale" style:rel-height="scale"><draw:image xlink:href="media/image1.png" xlink:type="simple" xlink:show="embed" xlink:actuate="onLoad"/><svg:title/><svg:desc/></draw:frame></text:span></text:h>
      <text:h text:style-name="Heading1" text:outline-level="1"><text:span text:style-name="StrongEmphasis">Groves Park Lodge Quality Improvement Plan (CQI) – 2026</text:span></text:h>
      <text:h text:style-name="Heading2" text:outline-level="2"><text:span text:style-name="StrongEmphasis">Executive Summary</text:span></text:h>
      <text:p text:style-name="Textbody">Groves Park Lodge is committed to delivering high-quality, resident-centered care. This CQI plan focuses on<text:s/>enhancing<text:s/><text:span text:style-name="StrongEmphasis">residents’ quality of life, safety, and well-being</text:span>, while providing families with peace of mind.</text:p>
      <text:p text:style-name="Textbody">Our 2026 plan identifies<text:s/><text:span text:style-name="StrongEmphasis">five priority areas</text:span>:</text:p>
      <text:list text:style-name="LFO1" text:continue-numbering="true">
        <text:list-item>
          <text:p text:style-name="P3">Falls Prevention</text:p>
        </text:list-item>
        <text:list-item>
          <text:p text:style-name="P4">Appropriate Use of Anti-psychotic Medication</text:p>
        </text:list-item>
        <text:list-item>
          <text:p text:style-name="P5">Equity, Diversity &amp; Inclusion (EDI)</text:p>
        </text:list-item>
        <text:list-item>
          <text:p text:style-name="P6">Reduction of Emergency Department (ED) Visits</text:p>
        </text:list-item>
        <text:list-item>
          <text:p text:style-name="P7">Pressure Ulcer Prevention</text:p>
        </text:list-item>
      </text:list>
      <text:p text:style-name="Textbody">Each area includes<text:s/><text:span text:style-name="StrongEmphasis">measurable goals, time-bound actions, and structured monitoring</text:span>, ensuring alignment with Ontario Health’s patient-centred care priorities.</text:p>
      <text:p text:style-name="HorizontalLine"/>
      <text:h text:style-name="Heading2" text:outline-level="2"><text:span text:style-name="StrongEmphasis">Introduction</text:span></text:h>
      <text:p text:style-name="Textbody">Groves Park Lodge<text:s/>fosters a culture of continuous quality improvement through:</text:p>
      <text:list text:style-name="LFO2" text:continue-numbering="true">
        <text:list-item>
          <text:p text:style-name="P8"><text:span text:style-name="StrongEmphasis">Staff engagement and mentorship</text:span></text:p>
        </text:list-item>
        <text:list-item>
          <text:p text:style-name="P9"><text:span text:style-name="StrongEmphasis">Evidence-informed practices</text:span></text:p>
        </text:list-item>
        <text:list-item>
          <text:p text:style-name="P10"><text:span text:style-name="StrongEmphasis">Regular monitoring and evaluation</text:span></text:p>
        </text:list-item>
        <text:list-item>
          <text:p text:style-name="P11"><text:span text:style-name="StrongEmphasis">Transparent performance reporting</text:span></text:p>
        </text:list-item>
      </text:list>
      <text:soft-page-break/>
      <text:p text:style-name="Textbody">This structured approach allows us to<text:s/><text:span text:style-name="StrongEmphasis">identify opportunities,<text:s/></text:span><text:span text:style-name="StrongEmphasis">implement meaningful changes, and sustain improvements</text:span><text:s/>that enrich the resident experience.</text:p>
      <text:p text:style-name="HorizontalLine"/>
      <text:h text:style-name="Heading2" text:outline-level="2"><text:span text:style-name="StrongEmphasis">Priority Areas</text:span></text:h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header-rows>
          <table:table-row table:style-name="TableRow21">
            <table:table-cell table:style-name="TableCell22">
              <text:p text:style-name="TableHeading">Priority Area</text:p>
            </table:table-cell>
            <table:table-cell table:style-name="TableCell23">
              <text:p text:style-name="TableHeading">Aim</text:p>
            </table:table-cell>
            <table:table-cell table:style-name="TableCell24">
              <text:p text:style-name="TableHeading">Baseline</text:p>
            </table:table-cell>
            <table:table-cell table:style-name="TableCell25">
              <text:p text:style-name="TableHeading">Target</text:p>
            </table:table-cell>
            <table:table-cell table:style-name="TableCell26">
              <text:p text:style-name="TableHeading">Change Ideas</text:p>
            </table:table-cell>
            <table:table-cell table:style-name="TableCell27">
              <text:p text:style-name="TableHeading">Methods</text:p>
            </table:table-cell>
            <table:table-cell table:style-name="TableCell28">
              <text:p text:style-name="TableHeading">Process Measures</text:p>
            </table:table-cell>
            <table:table-cell table:style-name="TableCell29">
              <text:p text:style-name="TableHeading">Time-frame</text:p>
            </table:table-cell>
          </table:table-row>
        </table:table-header-rows>
        <table:table-row table:style-name="TableRow30">
          <table:table-cell table:style-name="TableCell31">
            <text:p text:style-name="TableContents"><text:span text:style-name="StrongEmphasis">Falls Prevention</text:span></text:p>
          </table:table-cell>
          <table:table-cell table:style-name="TableCell32">
            <text:p text:style-name="TableContents">Reduce resident falls and associated injuries<text:s/>while minimizing avoidable hospital transfers</text:p>
          </table:table-cell>
          <table:table-cell table:style-name="TableCell33">
            <text:p text:style-name="TableContents">Current fall rate: 19.57%</text:p>
          </table:table-cell>
          <table:table-cell table:style-name="TableCell34">
            <text:p text:style-name="TableContents">Reduce falls by 5% to 14.57% within 12 months</text:p>
          </table:table-cell>
          <table:table-cell table:style-name="TableCell35">
            <text:p text:style-name="TableContents">- Structured mentorship program for front line staff<text:line-break/>- Introduce fall alarm system<text:line-break/>- Participate in McMaster University research initiative</text:p>
          </table:table-cell>
          <table:table-cell table:style-name="TableCell36">
            <text:p text:style-name="TableContents">- Mentorship sessions with hands-on coaching<text:line-break/>- Staff education on risk assessment and preventive strategies<text:line-break/>- Evaluate fall alarm technologies</text:p>
          </table:table-cell>
          <table:table-cell table:style-name="TableCell37">
            <text:p text:style-name="TableContents">- Staff participation in mentorship program<text:line-break/>- Compliance with fall risk assessments<text:line-break/>- Number of falls per 1,000<text:s/>resident days</text:p>
          </table:table-cell>
          <table:table-cell table:style-name="TableCell38">
            <text:p text:style-name="TableContents">- Mentorship program ongoing; evaluation quarterly<text:line-break/>- Fall alarm pilot within 6 months</text:p>
          </table:table-cell>
        </table:table-row>
        <table:table-row table:style-name="TableRow39">
          <table:table-cell table:style-name="TableCell40">
            <text:p text:style-name="TableContents"><text:span text:style-name="StrongEmphasis">Appropriate Use of Anti psychotic Medication</text:span></text:p>
          </table:table-cell>
          <table:table-cell table:style-name="TableCell41">
            <text:p text:style-name="TableContents">Ensure safe and appropriate use of antipsychotic medications while maintaining resident quality of life</text:p>
          </table:table-cell>
          <table:table-cell table:style-name="TableCell42">
            <text:p text:style-name="TableContents">% of<text:s/>residents on antipsychotics without documented clinical indication: 32.45%</text:p>
          </table:table-cell>
          <table:table-cell table:style-name="TableCell43">
            <text:p text:style-name="TableContents">Reduce unnecessary antipsychotic use by 5% to 27.45% in 12 months</text:p>
          </table:table-cell>
          <table:table-cell table:style-name="TableCell44">
            <text:p text:style-name="TableContents">- Structured interdisciplinary medication reviews<text:line-break/>- Implement DOS assessment tool</text:p>
          </table:table-cell>
          <table:table-cell table:style-name="TableCell45">
            <text:p text:style-name="TableContents">- Monthly medication review<text:s/>meetings<text:line-break/>- Staff education on alternatives and monitoring</text:p>
          </table:table-cell>
          <table:table-cell table:style-name="TableCell46">
            <text:p text:style-name="TableContents">- Number of residents reviewed monthly<text:line-break/>- % reduction in inappropriate antipsychotic prescriptions</text:p>
          </table:table-cell>
          <table:table-cell table:style-name="TableCell47">
            <text:p text:style-name="TableContents">- DOS tool implemented within 3 months<text:line-break/>- Ongoing medication reviews quarterly</text:p>
          </table:table-cell>
        </table:table-row>
        <table:table-row table:style-name="TableRow48">
          <table:table-cell table:style-name="TableCell49">
            <text:p text:style-name="TableContents"><text:span text:style-name="StrongEmphasis">Equity, Diversity &amp; I</text:span><text:span text:style-name="StrongEmphasis">nclusion (EDI)</text:span></text:p>
          </table:table-cell>
          <table:table-cell table:style-name="TableCell50">
            <text:p text:style-name="P51">Foster an inclusive and culturally responsive environment for residents, families, and staff</text:p>
          </table:table-cell>
          <table:table-cell table:style-name="TableCell52">
            <text:p text:style-name="TableContents">Staff participation in EDI initiatives: 100%</text:p>
          </table:table-cell>
          <table:table-cell table:style-name="TableCell53">
            <text:p text:style-name="TableContents">Maintain 100% participation; increase resident/family engagement in cultural programs</text:p>
          </table:table-cell>
          <table:table-cell table:style-name="TableCell54">
            <text:p text:style-name="TableContents">- Expand EDI<text:s/>Committee membership<text:line-break/>- Increase cultural programming and education</text:p>
          </table:table-cell>
          <table:table-cell table:style-name="TableCell55">
            <text:p text:style-name="TableContents">- Staff workshops and training sessions<text:line-break/>- Resident and family engagement in cultural events</text:p>
          </table:table-cell>
          <table:table-cell table:style-name="TableCell56">
            <text:p text:style-name="TableContents"><text:span text:style-name="T57">-<text:s/></text:span><text:span text:style-name="T58">Staff attendance at EDI training</text:span><text:span text:style-name="T59"><text:line-break/></text:span><text:span text:style-name="T60">- Number of cultural programs implemented</text:span><text:span text:style-name="T61"><text:line-break/></text:span><text:span text:style-name="T62">- Feedback from resi</text:span><text:span text:style-name="T63">dents and families</text:span></text:p>
          </table:table-cell>
          <table:table-cell table:style-name="TableCell64">
            <text:p text:style-name="P65">- New programs implemented within 6 months<text:line-break/>- Committee expansion ongoing</text:p>
          </table:table-cell>
        </table:table-row>
        <table:table-row table:style-name="TableRow66">
          <table:table-cell table:style-name="TableCell67">
            <text:p text:style-name="TableContents"/>
            <text:p text:style-name="TableContents"><text:span text:style-name="StrongEmphasis">ED Visits Reduction</text:span></text:p>
          </table:table-cell>
          <table:table-cell table:style-name="TableCell68">
            <text:p text:style-name="TableContents"/>
            <text:p text:style-name="TableContents">Reduce avoidable ED visits through proactive care and early intervention</text:p>
          </table:table-cell>
          <table:table-cell table:style-name="TableCell69">
            <text:p text:style-name="TableContents"/>
            <text:p text:style-name="TableContents">Current ED visits per 100 residents: 29.60%</text:p>
          </table:table-cell>
          <table:table-cell table:style-name="TableCell70">
            <text:p text:style-name="TableContents"/>
            <text:p text:style-name="TableContents">Reduce avoidable ED<text:s/>visits by 6% to 23.60%</text:p>
          </table:table-cell>
          <table:table-cell table:style-name="TableCell71">
            <text:p text:style-name="TableContents"/>
            <text:p text:style-name="TableContents">- Weekly pre-physician round meetings to identify resident changes early<text:line-break/>- Integrate with falls and clinical prevention strategies</text:p>
          </table:table-cell>
          <table:table-cell table:style-name="TableCell72">
            <text:p text:style-name="TableContents"/>
            <text:p text:style-name="TableContents">- Staff education on early recognition of resident decline<text:line-break/>- Document interventions before ED transfer</text:p>
          </table:table-cell>
          <table:table-cell table:style-name="TableCell73">
            <text:p text:style-name="TableContents"/>
            <text:p text:style-name="TableContents">- Number of avoidable ED visits<text:line-break/>-<text:s/>pre-physician rounds completed weekly<text:line-break/>- Staff adherence to early intervention protocols</text:p>
          </table:table-cell>
          <table:table-cell table:style-name="TableCell74">
            <text:p text:style-name="TableContents"/>
            <text:p text:style-name="TableContents">- Weekly meetings ongoing<text:line-break/>- Quarterly review of ED visit trends</text:p>
          </table:table-cell>
        </table:table-row>
        <table:table-row table:style-name="TableRow75">
          <table:table-cell table:style-name="TableCell76">
            <text:p text:style-name="TableContents"><text:span text:style-name="StrongEmphasis">Pressure Ulcer Prevention</text:span></text:p>
          </table:table-cell>
          <table:table-cell table:style-name="TableCell77">
            <text:p text:style-name="TableContents">Reduce the percentage of<text:s/>residents whose stage 2–4 pressure ulcers worsen</text:p>
          </table:table-cell>
          <table:table-cell table:style-name="TableCell78">
            <text:p text:style-name="TableContents">Current prevalence of worsening stage 2–4 ulcers: 5.56%</text:p>
          </table:table-cell>
          <table:table-cell table:style-name="TableCell79">
            <text:p text:style-name="TableContents">Decrease worsening stage 2–4 pressure ulcers by 2.26% to 3.30%</text:p>
          </table:table-cell>
          <table:table-cell table:style-name="TableCell80">
            <text:p text:style-name="TableContents">- Mentorship program<text:line-break/>- Enhanced toileting and positioning programs</text:p>
          </table:table-cell>
          <table:table-cell table:style-name="TableCell81">
            <text:p text:style-name="TableContents">- Staff education on<text:s/>prevention and positioning techniques<text:line-break/>- Hands-on mentorship and routine audits<text:line-break/>- Individualized toileting schedules</text:p>
          </table:table-cell>
          <table:table-cell table:style-name="TableCell82">
            <text:p text:style-name="TableContents">- Staff training completion rates<text:line-break/>- Compliance with repositioning and toileting schedules<text:line-break/>- Participation in mentorship program</text:p>
          </table:table-cell>
          <table:table-cell table:style-name="TableCell83">
            <text:p text:style-name="TableContents">- Education<text:s/>and mentorship ongoing<text:line-break/>- Audit and evaluation quarterly</text:p>
          </table:table-cell>
        </table:table-row>
      </table:table>
      <text:p text:style-name="HorizontalLine"/>
      <text:h text:style-name="Heading2" text:outline-level="2"><text:span text:style-name="StrongEmphasis">Monitoring and Evaluation</text:span></text:h>
      <text:p text:style-name="Textbody">Quality indicators are tracked through:</text:p>
      <text:list text:style-name="LFO3" text:continue-numbering="true">
        <text:list-item>
          <text:p text:style-name="P84"><text:span text:style-name="StrongEmphasis">Monthly Quality Committee meetings</text:span></text:p>
        </text:list-item>
        <text:list-item>
          <text:p text:style-name="P85"><text:span text:style-name="StrongEmphasis">Quarterly leadership reviews</text:span></text:p>
        </text:list-item>
        <text:list-item>
          <text:p text:style-name="P86"><text:span text:style-name="StrongEmphasis">Routine audits and staff education tracking</text:span></text:p>
        </text:list-item>
        <text:list-item>
          <text:p text:style-name="P87"><text:span text:style-name="StrongEmphasis">Transparent performance<text:s/></text:span><text:span text:style-name="StrongEmphasis">reporting to staff and families</text:span></text:p>
        </text:list-item>
      </text:list>
      <text:p text:style-name="Textbody">This ensures<text:s/><text:span text:style-name="StrongEmphasis">accountability, continuous improvement, and evidence-informed decision-making</text:span><text:s/>across all priority areas.</text:p>
      <text:p text:style-name="HorizontalLine"/>
      <text:h text:style-name="Heading2" text:outline-level="2"><text:span text:style-name="StrongEmphasis">Conclusion</text:span></text:h>
      <text:p text:style-name="Textbody">Groves Park Lodge is dedicated to<text:s/><text:span text:style-name="StrongEmphasis">continuous quality improvement and resident-centered care</text:span>. By focusing on<text:s/><text:span text:style-name="StrongEmphasis">measurable goals, staff mentorship, and evidence-informed practices</text:span>, we are building a<text:s/><text:span text:style-name="StrongEmphasis">sustainable framework</text:span><text:s/>for safer, higher-quality care.</text:p>
      <text:p text:style-name="Textbody">We will continue to<text:s/><text:span text:style-name="StrongEmphasis">evaluate outcomes, engage staff, and refine strategies</text:span><text:s/>to achieve lasting improvements in<text:s/><text:span text:style-name="StrongEmphasis">resident safety, well-being, and satisfaction</text:span>.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CA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style:font-name="Liberation Serif" style:font-name-asian="NSimSun"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</text:list-level-style-number>
      <text:list-level-style-number text:level="2" style:num-suffix="." style:num-format="1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</text:list-level-style-number>
      <text:list-level-style-number text:level="3" style:num-suffix="." style:num-format="1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</text:list-level-style-number>
      <text:list-level-style-number text:level="4" style:num-suffix="." style:num-format="1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</text:list-level-style-number>
      <text:list-level-style-number text:level="5" style:num-suffix="." style:num-format="1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</text:list-level-style-number>
      <text:list-level-style-number text:level="6" style:num-suffix="." style:num-format="1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</text:list-level-style-number>
      <text:list-level-style-number text:level="7" style:num-suffix="." style:num-format="1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</text:list-level-style-number>
      <text:list-level-style-number text:level="8" style:num-suffix="." style:num-format="1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</text:list-level-style-number>
      <text:list-level-style-number text:level="9" style:num-suffix="." style:num-format="1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958in" text:min-label-width="0.1965in" text:list-level-position-and-space-mode="label-alignment">
          <style:list-level-label-alignment text:label-followed-by="listtab" fo:margin-left="0.4923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11in" fo:page-height="8.5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Dawn Cameron</dc:creator>
    <meta:creation-date>2026-03-29T13:22:00Z</meta:creation-date>
    <dc:date>2026-04-12T20:21:00Z</dc:date>
    <meta:template xlink:href="Normal" xlink:type="simple"/>
    <meta:editing-cycles>3</meta:editing-cycles>
    <meta:editing-duration>PT780S</meta:editing-duration>
    <meta:user-defined meta:name="GrammarlyDocumentId">ac3fd444-9422-4ba3-acc5-96afd9c87c9c</meta:user-defined>
    <meta:document-statistic meta:page-count="4" meta:paragraph-count="10" meta:word-count="757" meta:character-count="5066" meta:row-count="35" meta:non-whitespace-character-count="4319"/>
  </office:meta>
</office:document-meta>
</file>